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9f3cd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176db2" officeooo:paragraph-rsid="0019f3cd" fo:background-color="transparent" style:font-size-asian="14pt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9f3cd" fo:background-color="transparent" style:font-size-asian="14pt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9f3cd"/>
    </style:style>
    <style:style style:name="T1" style:family="text">
      <style:text-properties officeooo:rsid="00176db2"/>
    </style:style>
    <style:style style:name="T2" style:family="text">
      <style:text-properties fo:color="#000000" loext:opacity="100%" fo:background-color="transparent" loext:char-shading-value="0"/>
    </style:style>
    <style:style style:name="T3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2c24ae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30.09.2025</text:p>
      <text:p text:style-name="P3"><text:span text:style-name="T1">21</text:span>. О проведении экспертно-аналитического мероприятия</text:p>
      <text:p text:style-name="P4">Основание: Распоряжение контрольно-счетной палаты муниципального образования Курганинский район <text:span text:style-name="T1">26</text:span>.09.2025 года № <text:span text:style-name="T1">71</text:span>-РО.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:</text:p>
      <text:p text:style-name="P4"><text:s/>- проекта <text:span text:style-name="T2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3">от </text:span><text:span text:style-name="T7">15</text:span><text:span text:style-name="T3"> августа 2024 года № </text:span><text:span text:style-name="T7">771</text:span><text:span text:style-name="T3"> № «Об утверждении муниципальной программы муниципального образования Курганинский район </text:span><text:span text:style-name="T4">«</text:span><text:span text:style-name="T8">Обеспечен</text:span><text:span text:style-name="T9">ие безопа</text:span><text:span text:style-name="T5">сности </text:span><text:span text:style-name="T3">на</text:span><text:span text:style-name="T6">селения</text:span><text:span text:style-name="T3"> </text:span><text:span text:style-name="T4">на 2025-20</text:span><text:span text:style-name="T3">30</text:span><text:span text:style-name="T4"> годы»</text:span><text:span text:style-name="T2">.</text:span></text:p>
      <text:p text:style-name="P4"><text:span text:style-name="T2">-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3">от </text:span><text:span text:style-name="T7">14</text:span><text:span text:style-name="T3"> августа 2024 года № </text:span><text:span text:style-name="T8">766</text:span><text:span text:style-name="T3"> № «Об утверждении муниципальной программы муниципального образования Курганинский район </text:span><text:span text:style-name="T4">«</text:span><text:span text:style-name="T8">Раз</text:span><text:span text:style-name="T10">витие физической культуры </text:span><text:span text:style-name="T11">и спорта</text:span><text:span text:style-name="T3">» на </text:span><text:span text:style-name="T4">на 2025-20</text:span><text:span text:style-name="T3">30</text:span><text:span text:style-name="T4"> годы»</text:span><text:span text:style-name="T2">.</text:span></text:p>
      <text:p text:style-name="P4"><text:span text:style-name="T2">-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3">от </text:span><text:span text:style-name="T7">15</text:span><text:span text:style-name="T3"> августа 2024 года № </text:span><text:span text:style-name="T8">782</text:span><text:span text:style-name="T3"> № «Об утверждении муниципальной программы муниципального образования Курганинский район </text:span><text:span text:style-name="T4">«</text:span><text:span text:style-name="T8">Соц</text:span><text:span text:style-name="T10">иальная поддержка граждан</text:span><text:span text:style-name="T3">» на </text:span><text:span text:style-name="T4">на 2025-20</text:span><text:span text:style-name="T3">30</text:span><text:span text:style-name="T4"> годы»</text:span><text:span text:style-name="T2">.</text:span></text:p>
      <text:p text:style-name="P1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31:35.835000000</meta:creation-date>
    <dc:date>2025-10-02T16:31:48.515000000</dc:date>
    <meta:editing-duration>PT12S</meta:editing-duration>
    <meta:editing-cycles>1</meta:editing-cycles>
    <meta:document-statistic meta:table-count="0" meta:image-count="0" meta:object-count="0" meta:page-count="1" meta:paragraph-count="9" meta:word-count="212" meta:character-count="1919" meta:non-whitespace-character-count="1714"/>
    <meta:generator>LibreOffice/7.3.4.2$Windows_X86_64 LibreOffice_project/728fec16bd5f605073805c3c9e7c4212a0120dc5</meta:generator>
  </office:meta>
</office:document-meta>
</file>